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во-всех-округах-москвы-пройдут-консультации-росреестра"/>26 декабря во всех округах Москвы пройдут консультации Росреестра<text:bookmark-end text:name="декабря-во-всех-округах-москвы-пройдут-консультации-росреестра"/></text:h>
      <text:p text:style-name="First_20_paragraph">24.12.2018</text:p>
      <text:p text:style-name="Text_20_body"><text:span text:style-name="T1">26 декабря 2018 года в 18:00 специалисты Управления Росреестра по Москве проведут консультации в рамках встреч префектов с населением во всех административных округах столицы.</text:span></text:p>
      <text:p text:style-name="Text_20_body">В ЮЗАО встреча со специалистами Управления Росреестра состоится перед встречей с префектом ЮЗАО в актовом зале школы № 1279 по адресу: ул. Болотниковская, д. 36А.</text:p>
      <text:p text:style-name="Text_20_body">К настоящему времени формат получения консультаций по вопросам регистрации прав и постановки недвижимости на кадастровый учет доступен каждую четвертую среду месяца во всех административных округах. Также каждую третью среду месяца специалисты Управления отвечают на вопросы по учетно-регистрационной деятельности во время проведения встреч с жителями столицы глав Управ районов города.</text:p>
      <text:p text:style-name="Text_20_body">Росреестр по Москве напоминает, что бесплатные консультации для заявителей доступны на постоянной основе как в территориальных отделах Росреестра, так и на личном приеме у руководства столичного Управления и центрального аппарата Федеральной службы государственной регистрации, кадастра и картографии. График приема граждан доступен <text:a xlink:type="simple" xlink:href="https://rosreestr.ru/site/feedback/poryadok-rassmotreniya/" office:name=""><text:span text:style-name="Definition">на сайте Росреестра</text:span></text:a>. Встретиться со специалистами Управления на ежемесячной основе также можно в ходе встреч префектов и глав управ с населением в каждую четвертую среду месяца.</text:p>
      <text:p text:style-name="Text_20_body">Информация о времени и месте проведения консультаций доступна в Интернете на страницах окружных и районных СМИ, а также на официальном сайте Росреестра в разделе «<text:a xlink:type="simple" xlink:href="https://rosreestr.ru/site/press/news/" office:name=""><text:span text:style-name="Definition">Новости</text:span></text:a>».</text:p>
      <text:p text:style-name="Text_20_body"><text:line-break/></text:p>
      <text:p text:style-name="Text_20_body">Адрес страницы: <text:a xlink:type="simple" xlink:href="http://obruchev.mos.ru/presscenter/news/detail/7785652.html" office:name=""><text:span text:style-name="Definition">http://obruchev.mos.ru/presscenter/news/detail/7785652.html</text:span></text:a></text:p>
      <text:p text:style-name="Text_20_body"><text:a xlink:type="simple" xlink:href="http://obruchev.mos.ru" office:name=""><text:span text:style-name="Definition">Управа Обруч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09:57:16Z</meta:creation-date>
    <dc:date>2023-06-30T09:57:16Z</dc:date>
  </office:meta>
</office:document-meta>
</file>