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красной-площади-открыт-парк-футбола"/>На Красной площади открыт «Парк футбола»<text:bookmark-end text:name="на-красной-площади-открыт-парк-футбола"/></text:h>
      <text:p text:style-name="First_20_paragraph">21.06.2018</text:p>
      <text:p text:style-name="Text_20_body"/>
      <text:p text:style-name="Text_20_body"><text:span text:style-name="T1">Все города-организаторы турнира будут представлены ледовыми скульптурами в специальном павильоне «Зима».</text:span></text:p>
      <text:p text:style-name="Text_20_body">На территории парка можно будет забить гол роботу-вратарю, проверить меткость на футбольных симуляторах «Бомбардир» или «Быстропас». «Чемпионат мира по футболу шагает по России, и мы рады. У нас уже состоялось 20 игр, сегодня миллионный болельщик на стадионе в Самаре посетит чемпионат мира по футболу. До конца чемпионата его увидят на стадионах 2,8 млн человек. Мне кажется, что праздник футбола состоялся. Праздник футбола - это не только праздник спорта, это праздник взаимопонимания и дружбы, и сегодняшнее открытие Парка футбола - это дополнительное тому свидетельство», - сказала заместитель председателя правительства РФ Ольга Голодец.</text:p>
      <text:p text:style-name="Text_20_body"><text:line-break/></text:p>
      <text:p text:style-name="Text_20_body">Адрес страницы: <text:a xlink:type="simple" xlink:href="http://obruchev.mos.ru/presscenter/news/detail/7406069.html" office:name=""><text:span text:style-name="Definition">http://obruchev.mos.ru/presscenter/news/detail/7406069.html</text:span></text:a></text:p>
      <text:p text:style-name="Text_20_body"><text:a xlink:type="simple" xlink:href="http://obruchev.mos.ru" office:name=""><text:span text:style-name="Definition">Управа Обруче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6T04:05:27Z</meta:creation-date>
    <dc:date>2023-07-16T04:05:27Z</dc:date>
  </office:meta>
</office:document-meta>
</file>