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ждому-студенту-рудн-создает-базу-для-успеха"/>Каждому студенту РУДН создает базу для успеха<text:bookmark-end text:name="каждому-студенту-рудн-создает-базу-для-успеха"/></text:h>
      <text:p text:style-name="First_20_paragraph">20.07.2017</text:p>
      <text:p text:style-name="Text_20_body"><text:span text:style-name="T1">В Российском университете дружбы народов следят за судьбами и профессиональным ростом своих выпускников. Здесь знают, что их выпускники с ограниченными физическими возможностями востребованы на рынке труда.</text:span></text:p>
      <text:p text:style-name="Text_20_body">Например, работает контент-менеджером Баирта, имеющий грозный диагноз ДЦП и вторую группу инвалидности. И не только карьера этого выпускника строится удачно.</text:p>
      <text:p text:style-name="Text_20_body">Но если с профессионалы, которых подготовил РУДН, успешно устраивают свою жизнь, то согласно официальным данным в нашей стране только четверть людей с ограниченными физическими возможностями имеет работу. Впрочем, есть надежда, что ситуация изменится к лучшему и к 2020 году эта цифра увеличиться вдвое, за счет расширения возможностей специалистов службы занятости по трудоустройству.</text:p>
      <text:p text:style-name="Text_20_body"><text:line-break/></text:p>
      <text:p text:style-name="Text_20_body">Адрес страницы: <text:a xlink:type="simple" xlink:href="http://obruchev.mos.ru/presscenter/news/detail/6512454.html" office:name=""><text:span text:style-name="Definition">http://obruchev.mos.ru/presscenter/news/detail/6512454.html</text:span></text:a></text:p>
      <text:p text:style-name="Text_20_body"><text:a xlink:type="simple" xlink:href="http://obruchev.mos.ru" office:name=""><text:span text:style-name="Definition">Управа Обруч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7T19:54:56Z</meta:creation-date>
    <dc:date>2023-09-07T19:54:56Z</dc:date>
  </office:meta>
</office:document-meta>
</file>