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арвиновский-музей-приглашает-к-участию-в-конкурсе-рыжий-рыжий-конопатый"/>Дарвиновский музей приглашает к участию в конкурсе «Рыжий-рыжий, конопатый»<text:bookmark-end text:name="дарвиновский-музей-приглашает-к-участию-в-конкурсе-рыжий-рыжий-конопатый"/></text:h>
      <text:p text:style-name="First_20_paragraph">08.04.2016</text:p>
      <text:p text:style-name="Text_20_body"><text:span text:style-name="T1">На конкурс принимаются фотографии рыжих и конопатых. </text:span></text:p>
      <text:p text:style-name="Text_20_body"><text:line-break/></text:p>
      <text:p text:style-name="Text_20_body">В рамках подготовки к новой выставке «Рыжий-рыжий, конопатый», которая откроется 25 июля, Государственный Дарвиновский музей объявил конкурс. Объектами фотоконкурса станут люди, животные и растения, которых природа окрасила в рыжий цвет. «Природа всегда удивляет нас яркими красками, но, пожалуй, самые восторженные ощущения неизменно вызывает горячий, огненный оранжевый цвет», - отметили организаторы. </text:p>
      <text:p text:style-name="Text_20_body"><text:line-break/></text:p>
      <text:p text:style-name="Text_20_body">Фотографии на конкурс принимаются с 1 апреля по 1 июля, их размер не должен быть менее 20х30 сантиметров, а разрешение – не менее 300 dpi, формат JPG, размер не менее 1 Мб и не более 5 Мб. Каждый конкурсант имеет право прислать не более пяти фотографий от одного человека. Фотографии должны быть снабжены анкетой. </text:p>
      <text:p text:style-name="Text_20_body"><text:line-break/></text:p>
      <text:p text:style-name="Text_20_body">Присылать работы можно по адресу: natmikh@darwinmuseum.ru с пометкой «на конкурс «Рыжий-рыжий, конопатый». Лучшие работы будут представлены на выставке в музее, победителей - ждут призы.</text:p>
      <text:p text:style-name="Text_20_body"><text:line-break/></text:p>
      <text:p text:style-name="Text_20_body">Адрес страницы: <text:a xlink:type="simple" xlink:href="http://obruchev.mos.ru/presscenter/news/detail/2730209.html" office:name=""><text:span text:style-name="Definition">http://obruchev.mos.ru/presscenter/news/detail/2730209.html</text:span></text:a></text:p>
      <text:p text:style-name="Text_20_body"><text:a xlink:type="simple" xlink:href="http://obruchev.mos.ru" office:name=""><text:span text:style-name="Definition">Управа Обруч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2T21:55:56Z</meta:creation-date>
    <dc:date>2023-06-02T21:55:56Z</dc:date>
  </office:meta>
</office:document-meta>
</file>