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еделя-профилактики-потребления-никотинсодержащей-продукции"/>Неделя профилактики потребления никотинсодержащей продукции<text:bookmark-end text:name="неделя-профилактики-потребления-никотинсодержащей-продукции"/></text:h>
      <text:p text:style-name="First_20_paragraph">04.12.2024</text:p>
      <text:p text:style-name="Text_20_body">С 2 декабря по 8 декабря проходит Неделя профилактики потребления никотинсодержащей продукции</text:p>
      <text:p text:style-name="Text_20_body">Многие курящие люди объясняют своё нежелание бросить пагубную привычку тем, что считают курение способом снять стресс и поддерживать вес.</text:p>
      <text:p text:style-name="Text_20_body">К сожалению, такие убеждения распространены и могут ввести в заблуждение. Никотин воздействует на рецепторы мозга, активируя клетки и приводя к их чрезмерному размножению.</text:p>
      <text:p text:style-name="Text_20_body">Это увеличивает количество рецепторов, которые требуют всё больше никотина, вызывая зависимость. Кроме того, никотин и другие токсичные вещества, вдыхаемые с дымом, повреждают ДНК.</text:p>
      <text:p text:style-name="Text_20_body">Чтобы успешно отказаться от курения, полезно изменить:</text:p>
      <text:p text:style-name="Text_20_body">· эмоциональные ассоциации: например, не курить после утреннего кофе или в процессе работы.</text:p>
      <text:p text:style-name="Text_20_body">· Избегайте курения в моменты отдыха и за рулём.</text:p>
      <text:p text:style-name="Text_20_body">· Определите для себя личные преимущества отказа и заручитесь поддержкой родных.</text:p>
      <text:p text:style-name="Text_20_body">· Уберите предметы, которые напоминают о табаке, избегайте задымлённых мест и ситуаций, провоцирующих желание закурить.</text:p>
      <text:p text:style-name="Text_20_body">· Занимайтесь спортом и дыхательными упражнениями в свободное время.</text:p>
      <text:p text:style-name="Text_20_body">· Вместо перекуров употребляйте низкокалорийные фрукты, зелёный чай или жевательную резинку.</text:p>
      <text:p text:style-name="Text_20_body">· Сократите употребление алкоголя и кофе.</text:p>
      <text:p text:style-name="Text_20_body">Вейпы, содержащие глицерин и пропиленгликоль, при распаде выделяют токсичные вещества, такие как формальдегид и акролеин, которые при регулярном воздействии могут быть канцерогенны.</text:p>
      <text:p text:style-name="Text_20_body">Длительное использование вейпов и электронных сигарет может вызвать хроническую лёгочную недостаточность, повысить риск сердечно-сосудистых заболеваний, привести к воспалительным процессам в лёгких и гипоксии, что выражается в утомляемости и снижении когнитивных функций. Память ухудшается, страдают мелкие моторные процессы.</text:p>
      <text:p text:style-name="Text_20_body">Вред от вейпов и электронных сигарет сопоставим с вредом от обычных сигарет и не является безопасной альтернативой для здоровья. Отказ от этой привычки может улучшить здоровье и увеличить продолжительность жизни. Не стесняйтесь обратиться за медицинской помощью.</text:p>
      <text:p text:style-name="Text_20_body">Выбирайте жизнь без вредных привычек!</text:p>
      <text:p text:style-name="Text_20_body"><text:line-break/></text:p>
      <text:p text:style-name="Text_20_body">Адрес страницы: <text:a xlink:type="simple" xlink:href="http://obruchev.mos.ru/presscenter/news/detail/12702484.html" office:name=""><text:span text:style-name="Definition">http://obruchev.mos.ru/presscenter/news/detail/12702484.html</text:span></text:a></text:p>
      <text:p text:style-name="Text_20_body"><text:a xlink:type="simple" xlink:href="http://obruchev.mos.ru" office:name=""><text:span text:style-name="Definition">Управа Обруч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04T13:45:22Z</meta:creation-date>
    <dc:date>2024-12-04T13:45:22Z</dc:date>
  </office:meta>
</office:document-meta>
</file>